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, serif"/>
  </office:font-face-decls>
  <office:automatic-styles>
    <style:style style:name="P1" style:family="paragraph" style:parent-style-name="Heading_20_1">
      <style:paragraph-properties fo:margin-left="0cm" fo:margin-right="0cm" fo:text-align="center" style:justify-single-word="false" fo:text-indent="0cm" style:auto-text-indent="false"/>
      <style:text-properties fo:color="#000000" loext:opacity="100%" style:font-name="Times New Roman" fo:font-size="22pt" fo:font-weight="bold" officeooo:paragraph-rsid="00133d17" style:font-size-asian="22pt" style:font-size-complex="22pt"/>
    </style:style>
    <style:style style:name="P2" style:family="paragraph" style:parent-style-name="Text_20_body">
      <style:paragraph-properties fo:margin-left="0cm" fo:margin-right="0cm" fo:text-align="left" style:justify-single-word="false" fo:text-indent="0cm" style:auto-text-indent="false"/>
      <style:text-properties fo:color="#000000" loext:opacity="100%" style:font-name="Times New Roman" fo:font-size="22pt" fo:font-weight="bold" officeooo:paragraph-rsid="00133d17" style:font-size-asian="22pt" style:font-size-complex="22pt"/>
    </style:style>
    <style:style style:name="P3" style:family="paragraph" style:parent-style-name="Heading_20_3">
      <style:paragraph-properties fo:margin-left="0cm" fo:margin-right="0cm" fo:text-align="left" style:justify-single-word="false" fo:text-indent="0cm" style:auto-text-indent="false"/>
      <style:text-properties fo:color="#000000" loext:opacity="100%" style:font-name="Times New Roman" fo:font-size="18pt" fo:font-weight="bold"/>
    </style:style>
    <style:style style:name="P4" style:family="paragraph" style:parent-style-name="Text_20_body" style:list-style-name="L1">
      <style:paragraph-properties fo:margin-left="0cm" fo:margin-right="0cm" fo:margin-top="0cm" fo:margin-bottom="0cm" style:contextual-spacing="false" fo:text-align="left" style:justify-single-word="false" fo:text-indent="0cm" style:auto-text-indent="false"/>
    </style:style>
    <style:style style:name="P5" style:family="paragraph" style:parent-style-name="Text_20_body" style:list-style-name="L1">
      <style:paragraph-properties fo:margin-left="0cm" fo:margin-right="0cm" fo:margin-top="0cm" fo:margin-bottom="0cm" style:contextual-spacing="false" fo:text-align="left" style:justify-single-word="false" fo:text-indent="0cm" style:auto-text-indent="false"/>
      <style:text-properties officeooo:paragraph-rsid="0015b69f"/>
    </style:style>
    <style:style style:name="P6" style:family="paragraph" style:parent-style-name="Text_20_body" style:list-style-name="L1">
      <style:paragraph-properties fo:margin-left="0cm" fo:margin-right="0cm" fo:text-align="left" style:justify-single-word="false" fo:text-indent="0cm" style:auto-text-indent="false"/>
      <style:text-properties officeooo:paragraph-rsid="0015b69f"/>
    </style:style>
    <style:style style:name="P7" style:family="paragraph" style:parent-style-name="Text_20_body" style:list-style-name="L1">
      <style:paragraph-properties fo:margin-left="0cm" fo:margin-right="0cm" fo:text-align="left" style:justify-single-word="false" fo:text-indent="0cm" style:auto-text-indent="false"/>
      <style:text-properties fo:color="#000000" loext:opacity="100%" style:font-name="Times New Roman" fo:font-size="18pt" officeooo:paragraph-rsid="0015b69f"/>
    </style:style>
    <style:style style:name="P8" style:family="paragraph" style:parent-style-name="Text_20_body" style:list-style-name="L2">
      <style:paragraph-properties fo:margin-left="0cm" fo:margin-right="0cm" fo:margin-top="0cm" fo:margin-bottom="0cm" style:contextual-spacing="false" fo:text-align="left" style:justify-single-word="false" fo:text-indent="0cm" style:auto-text-indent="false"/>
    </style:style>
    <style:style style:name="P9" style:family="paragraph" style:parent-style-name="Text_20_body" style:list-style-name="L2">
      <style:paragraph-properties fo:margin-left="0cm" fo:margin-right="0cm" fo:text-align="left" style:justify-single-word="false" fo:text-indent="0cm" style:auto-text-indent="false"/>
    </style:style>
    <style:style style:name="P10" style:family="paragraph" style:parent-style-name="Text_20_body" style:list-style-name="L3">
      <style:paragraph-properties fo:margin-left="0cm" fo:margin-right="0cm" fo:margin-top="0cm" fo:margin-bottom="0cm" style:contextual-spacing="false" fo:text-align="left" style:justify-single-word="false" fo:text-indent="0cm" style:auto-text-indent="false"/>
      <style:text-properties officeooo:paragraph-rsid="0010eb1e"/>
    </style:style>
    <style:style style:name="P11" style:family="paragraph" style:parent-style-name="Text_20_body" style:list-style-name="L3">
      <style:paragraph-properties fo:margin-left="0cm" fo:margin-right="0cm" fo:margin-top="0cm" fo:margin-bottom="0cm" style:contextual-spacing="false" fo:text-align="left" style:justify-single-word="false" fo:text-indent="0cm" style:auto-text-indent="false"/>
      <style:text-properties style:text-underline-style="none" officeooo:paragraph-rsid="0010eb1e"/>
    </style:style>
    <style:style style:name="P12" style:family="paragraph" style:parent-style-name="Text_20_body" style:list-style-name="L3">
      <style:paragraph-properties fo:margin-left="0cm" fo:margin-right="0cm" fo:margin-top="0cm" fo:margin-bottom="0cm" style:contextual-spacing="false" fo:text-align="left" style:justify-single-word="false" fo:text-indent="0cm" style:auto-text-indent="false"/>
    </style:style>
    <style:style style:name="P13" style:family="paragraph" style:parent-style-name="Text_20_body" style:list-style-name="L3">
      <style:paragraph-properties fo:margin-left="0cm" fo:margin-right="0cm" fo:margin-top="0cm" fo:margin-bottom="0cm" style:contextual-spacing="false" fo:text-align="left" style:justify-single-word="false" fo:text-indent="0cm" style:auto-text-indent="false"/>
      <style:text-properties fo:color="#000000" loext:opacity="100%" style:font-name="Times New Roman" fo:font-size="18pt" officeooo:paragraph-rsid="0015b69f"/>
    </style:style>
    <style:style style:name="P14" style:family="paragraph" style:parent-style-name="Text_20_body" style:list-style-name="L3">
      <style:paragraph-properties fo:margin-left="0cm" fo:margin-right="0cm" fo:margin-top="0cm" fo:margin-bottom="0cm" style:contextual-spacing="false" fo:text-align="left" style:justify-single-word="false" fo:text-indent="0cm" style:auto-text-indent="false"/>
      <style:text-properties officeooo:paragraph-rsid="0015b69f"/>
    </style:style>
    <style:style style:name="P15" style:family="paragraph" style:parent-style-name="Text_20_body" style:list-style-name="L3">
      <style:paragraph-properties fo:margin-left="0cm" fo:margin-right="0cm" fo:text-align="left" style:justify-single-word="false" fo:text-indent="0cm" style:auto-text-indent="false"/>
    </style:style>
    <style:style style:name="P16" style:family="paragraph" style:parent-style-name="Text_20_body" style:list-style-name="L4">
      <style:paragraph-properties fo:margin-left="0cm" fo:margin-right="0cm" fo:margin-top="0cm" fo:margin-bottom="0cm" style:contextual-spacing="false" fo:text-align="left" style:justify-single-word="false" fo:text-indent="0cm" style:auto-text-indent="false"/>
    </style:style>
    <style:style style:name="P17" style:family="paragraph" style:parent-style-name="Text_20_body" style:list-style-name="L4">
      <style:paragraph-properties fo:margin-left="0cm" fo:margin-right="0cm" fo:text-align="left" style:justify-single-word="false" fo:text-indent="0cm" style:auto-text-indent="false"/>
    </style:style>
    <style:style style:name="P18" style:family="paragraph" style:parent-style-name="Text_20_body" style:list-style-name="L5">
      <style:paragraph-properties fo:margin-left="0cm" fo:margin-right="0cm" fo:margin-top="0cm" fo:margin-bottom="0cm" style:contextual-spacing="false" fo:text-align="left" style:justify-single-word="false" fo:text-indent="0cm" style:auto-text-indent="false"/>
    </style:style>
    <style:style style:name="P19" style:family="paragraph" style:parent-style-name="Text_20_body" style:list-style-name="L5">
      <style:paragraph-properties fo:margin-left="0cm" fo:margin-right="0cm" fo:text-align="left" style:justify-single-word="false" fo:text-indent="0cm" style:auto-text-indent="false"/>
    </style:style>
    <style:style style:name="P20" style:family="paragraph" style:parent-style-name="Text_20_body" style:list-style-name="L6">
      <style:paragraph-properties fo:margin-left="0cm" fo:margin-right="0cm" fo:margin-top="0cm" fo:margin-bottom="0cm" style:contextual-spacing="false" fo:text-align="left" style:justify-single-word="false" fo:text-indent="0cm" style:auto-text-indent="false"/>
      <style:text-properties officeooo:paragraph-rsid="0015b69f"/>
    </style:style>
    <style:style style:name="P21" style:family="paragraph" style:parent-style-name="Text_20_body" style:list-style-name="L6">
      <style:paragraph-properties fo:margin-left="0cm" fo:margin-right="0cm" fo:margin-top="0cm" fo:margin-bottom="0cm" style:contextual-spacing="false" fo:text-align="left" style:justify-single-word="false" fo:text-indent="0cm" style:auto-text-indent="false"/>
      <style:text-properties fo:color="#000000" loext:opacity="100%" style:font-name="Times New Roman" fo:font-size="18pt" officeooo:paragraph-rsid="0015b69f"/>
    </style:style>
    <style:style style:name="P22" style:family="paragraph" style:parent-style-name="Text_20_body" style:list-style-name="L6">
      <style:paragraph-properties fo:margin-left="0cm" fo:margin-right="0cm" fo:margin-top="0cm" fo:margin-bottom="0cm" style:contextual-spacing="false" fo:text-align="left" style:justify-single-word="false" fo:text-indent="0cm" style:auto-text-indent="false"/>
    </style:style>
    <style:style style:name="P23" style:family="paragraph" style:parent-style-name="Text_20_body" style:list-style-name="L6">
      <style:paragraph-properties fo:margin-left="0cm" fo:margin-right="0cm" fo:margin-top="0cm" fo:margin-bottom="0cm" style:contextual-spacing="false" fo:text-align="left" style:justify-single-word="false" fo:text-indent="0cm" style:auto-text-indent="false"/>
      <style:text-properties fo:color="#000000" loext:opacity="100%" style:font-name="Times New Roman" fo:font-size="18pt"/>
    </style:style>
    <style:style style:name="P24" style:family="paragraph" style:parent-style-name="Text_20_body" style:list-style-name="L6">
      <style:paragraph-properties fo:margin-left="0cm" fo:margin-right="0cm" fo:text-align="left" style:justify-single-word="false" fo:text-indent="0cm" style:auto-text-indent="false"/>
    </style:style>
    <style:style style:name="P25" style:family="paragraph" style:parent-style-name="Text_20_body" style:list-style-name="L7">
      <style:paragraph-properties fo:margin-left="0cm" fo:margin-right="0cm" fo:margin-top="0cm" fo:margin-bottom="0cm" style:contextual-spacing="false" fo:text-align="left" style:justify-single-word="false" fo:text-indent="0cm" style:auto-text-indent="false"/>
    </style:style>
    <style:style style:name="P26" style:family="paragraph" style:parent-style-name="Text_20_body" style:list-style-name="L7">
      <style:paragraph-properties fo:margin-left="0cm" fo:margin-right="0cm" fo:text-align="left" style:justify-single-word="false" fo:text-indent="0cm" style:auto-text-indent="false"/>
    </style:style>
    <style:style style:name="P27" style:family="paragraph" style:parent-style-name="Text_20_body" style:list-style-name="L8">
      <style:paragraph-properties fo:margin-left="0cm" fo:margin-right="0cm" fo:margin-top="0cm" fo:margin-bottom="0cm" style:contextual-spacing="false" fo:text-align="left" style:justify-single-word="false" fo:text-indent="0cm" style:auto-text-indent="false"/>
    </style:style>
    <style:style style:name="P28" style:family="paragraph" style:parent-style-name="Text_20_body" style:list-style-name="L8">
      <style:paragraph-properties fo:margin-left="0cm" fo:margin-right="0cm" fo:text-align="left" style:justify-single-word="false" fo:text-indent="0cm" style:auto-text-indent="false"/>
    </style:style>
    <style:style style:name="P29" style:family="paragraph" style:parent-style-name="Text_20_body" style:list-style-name="L9">
      <style:paragraph-properties fo:margin-left="0cm" fo:margin-right="0cm" fo:margin-top="0cm" fo:margin-bottom="0cm" style:contextual-spacing="false" fo:text-align="left" style:justify-single-word="false" fo:text-indent="0cm" style:auto-text-indent="false"/>
    </style:style>
    <style:style style:name="P30" style:family="paragraph" style:parent-style-name="Text_20_body" style:list-style-name="L9">
      <style:paragraph-properties fo:margin-left="0cm" fo:margin-right="0cm" fo:text-align="left" style:justify-single-word="false" fo:text-indent="0cm" style:auto-text-indent="false"/>
    </style:style>
    <style:style style:name="P31" style:family="paragraph" style:parent-style-name="Text_20_body" style:list-style-name="L9">
      <style:paragraph-properties fo:margin-left="0cm" fo:margin-right="0cm" fo:text-align="left" style:justify-single-word="false" fo:text-indent="0cm" style:auto-text-indent="false"/>
      <style:text-properties fo:color="#000000" loext:opacity="100%" style:font-name="Times New Roman" fo:font-size="18pt"/>
    </style:style>
    <style:style style:name="P32" style:family="paragraph" style:parent-style-name="Text_20_body">
      <style:paragraph-properties fo:text-align="left" style:justify-single-word="false"/>
    </style:style>
    <style:style style:name="T1" style:family="text">
      <style:text-properties officeooo:rsid="0010eb1e"/>
    </style:style>
    <style:style style:name="T2" style:family="text">
      <style:text-properties fo:color="#000000" loext:opacity="100%" style:font-name="Times New Roman" fo:font-size="18pt"/>
    </style:style>
    <style:style style:name="T3" style:family="text">
      <style:text-properties fo:color="#000000" loext:opacity="100%" style:font-name="Times New Roman" fo:font-size="18pt" officeooo:rsid="0010eb1e"/>
    </style:style>
    <style:style style:name="T4" style:family="text">
      <style:text-properties fo:color="#000000" loext:opacity="100%" style:font-name="Times New Roman" fo:font-size="18pt" style:text-underline-style="none"/>
    </style:style>
    <style:style style:name="T5" style:family="text">
      <style:text-properties fo:color="#000000" loext:opacity="100%" style:font-name="Times New Roman" fo:font-size="18pt" style:text-underline-style="none" officeooo:rsid="0010eb1e"/>
    </style:style>
    <style:style style:name="T6" style:family="text">
      <style:text-properties fo:color="#000000" loext:opacity="100%" style:font-name="Times New Roman" fo:font-size="18pt" style:text-underline-style="solid" style:text-underline-width="auto" style:text-underline-color="font-color"/>
    </style:style>
    <style:style style:name="T7" style:family="text">
      <style:text-properties style:text-underline-style="none"/>
    </style:style>
    <style:style style:name="T8" style:family="text">
      <style:text-properties style:text-underline-style="solid" style:text-underline-width="auto" style:text-underline-color="font-color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number text:level="1" text:style-name="Numbering_20_Symbols" loext:num-list-format="%1%." style:num-suffix="." style:num-format="1" text:start-value="3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8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Standardy ochrony małoletnich w </text:h>
      <text:h text:style-name="P1" text:outline-level="1">OSK <text:s/><text:span text:style-name="T1">FIRST CLASS</text:span></text:h>
      <text:p text:style-name="P2"/>
      <text:h text:style-name="P3" text:outline-level="3">I. POSTANOWIENIA OGÓLNE</text:h>
      <text:list text:style-name="L1">
        <text:list-item>
          <text:p text:style-name="P4"><text:span text:style-name="T2">W wykonaniu przepisów ustawy i w trosce o zapewnienie bezpieczeństwa Małoletnim biorącym udział w zajęciach organizowanych przez Ośrodek Szkolenia Kierowców „</text:span><text:span text:style-name="T3">FIRST CLASS</text:span><text:span text:style-name="T2">”, eliminowaniu ryzyka popełniania wobec nich nadużyć, a także w trosce o ich godność oraz dobro psychiczne przyjmujemy poniż­sze Standardy Ochrony Małoletnich. Zapewniają one kompleksowe zasady zachowania wobec Małoletnich ze strony osób zatrudnionych w naszej jednostce oraz procedury działania w wypadku stwierdzenia krzywdy ze strony jakiejkolwiek innej osoby.</text:span> </text:p>
          <text:p text:style-name="P4"/>
        </text:list-item>
        <text:list-item>
          <text:p text:style-name="P5"><text:span text:style-name="T2">Personel Ośrodka Szkolenia Kierowców </text:span><text:span text:style-name="T4">„</text:span><text:span text:style-name="T5">FIRST CLASS</text:span><text:span text:style-name="T4">”</text:span><text:span text:style-name="T2"> bierze na siebie tę odpowiedzialność. Obejmuje ona kompleksowy wgląd w bezpieczeństwo Małoletniego który krzywdy może doznać zarówno ze strony osób znajomych jak też mu nieznanych.</text:span></text:p>
          <text:p text:style-name="P5"><text:s/></text:p>
        </text:list-item>
        <text:list-item>
          <text:p text:style-name="P6"><text:span text:style-name="T2">Celem Standardów Ochrony Małoletnich jest:<text:line-break/>a) Zapewnienie bezpieczeństwa Małoletnim przebywających w Ośrodku Szkolenia Kierowców<text:line-break/></text:span><text:span text:style-name="T4">„</text:span><text:span text:style-name="T5">FIRST CLASS</text:span><text:span text:style-name="T4">”</text:span></text:p>
          <text:p text:style-name="P7"><text:line-break/>b) Udzielenie rodzicom/opiekunom prawnym Dzieci <text:soft-page-break/>pewności co do stosowania w Ośrodku Szkolenia Kierowców najwyższych standardów bezpieczeństwa.</text:p>
          <text:p text:style-name="P6"><text:span text:style-name="T2"><text:line-break/>c) Odpowiednie przeszkolenie oraz zapewnienie Personelowi Ośrodka Szkolenia Kierowców<text:line-break/></text:span><text:span text:style-name="T4">„</text:span><text:span text:style-name="T5">FIRST CLASS</text:span><text:span text:style-name="T4">” </text:span><text:span text:style-name="T2">adekwatnych do sytuacji narzędzi i procedur do działania w reakcji na uzyskanie informacji o zagrożeniu dla Małoletniego.</text:span></text:p>
          <text:p text:style-name="P6"><text:span text:style-name="T2"><text:line-break/>d) Cały Personel Ośrodka Szkolenia Kierowców </text:span><text:span text:style-name="T4">„</text:span><text:span text:style-name="T5">FIRST CLASS</text:span><text:span text:style-name="T4">”</text:span><text:span text:style-name="T6">.</text:span><text:span text:style-name="T2"> jest zapoznany i stosuje w praktyce Standardy Ochrony Małoletnich wynikające z tego dokumentu.</text:span></text:p>
          <text:p text:style-name="P6"><text:span text:style-name="T2"><text:line-break/>e) Z postanowieniami Standardów Ochrony Małoletnich są również zapoznawani pracownicy instytucji ze- w</text:span><text:span text:style-name="T3">ew</text:span><text:span text:style-name="T2">nętrznych współpracujących z Ośrodkiem Szkolenia Kierowców </text:span><text:span text:style-name="T4">„</text:span><text:span text:style-name="T5">FIRST CLASS</text:span><text:span text:style-name="T4">”</text:span><text:span text:style-name="T2">, wolontariusze, stażyści oraz pełnoletni kursanci.</text:span> </text:p>
        </text:list-item>
      </text:list>
      <text:h text:style-name="P3" text:outline-level="3">II. PODSTAWA PRAWNA</text:h>
      <text:list text:style-name="L2">
        <text:list-item>
          <text:p text:style-name="P8"><text:span text:style-name="T2">Ustawa z dnia 13 maja 2016 r. o przeciwdziałaniu zagrożeniom przestępczością na tle seksualnym (t. j. Dz. U. z 2023 r. poz. 1304 ze zm.);</text:span> </text:p>
          <text:p text:style-name="P8"/>
        </text:list-item>
        <text:list-item>
          <text:p text:style-name="P9"><text:span text:style-name="T2">Ustawa z dnia 28 lipca 2023 r. o zmianie ustawy- Kodeks rodzinny i opiekuńczy oraz niektórych innych ustaw (Dz.U. z 2023 r. poz. 1606);</text:span> </text:p>
        </text:list-item>
      </text:list>
      <text:h text:style-name="P3" text:outline-level="3"><text:soft-page-break/>III. SŁOWNIK TERMINÓW</text:h>
      <text:list text:style-name="L3">
        <text:list-item>
          <text:p text:style-name="P10"><text:span text:style-name="T2">OŚRODEK – prywatna jednostka oświatowa stanowiąca Ośrodek Szkolenia Kierowców </text:span><text:span text:style-name="T4">„</text:span><text:span text:style-name="T5">FIRST CLASS</text:span><text:span text:style-name="T4">”.</text:span><text:span text:style-name="T7"> </text:span></text:p>
          <text:p text:style-name="P11"/>
        </text:list-item>
        <text:list-item>
          <text:p text:style-name="P12"><text:span text:style-name="T2">MAŁOLETNI – każda osoba poniżej 18 roku w tym dziecko niepełnosprawne i o specjalnych potrzebach edukacyjnych.</text:span> </text:p>
          <text:p text:style-name="P12"/>
        </text:list-item>
        <text:list-item>
          <text:p text:style-name="P13">MAŁOLETNI O SPECJALNYCH POTRZEBACH EDUKACYJNYCH – dzieci, które potrzebują rozpoznania i zaspoka­ jania potrzeb rozwojowych i edukacyjnych wynikających z następujących czynników: szczególnych uzdolnień, niepełnosprawności, niedostosowania społecznego, choroby przewlekłej, specyficznych trudności w uczeniu się, zaburzeń komunikacji językowej, niepowodzeń edukacyjnych, sytuacji kryzysowych lub traumatycznych, zaniedbań środowiskowych, które są związaną z sytuacją bytową dziecka, oraz trudności adaptacyjnych, któ­re wynikają z różnic kulturowych lub ze zmiany środowiska edukacyjnego.</text:p>
          <text:p text:style-name="P14"><text:s/></text:p>
        </text:list-item>
        <text:list-item>
          <text:p text:style-name="P10"><text:span text:style-name="T2">ZARZĄDZAJĄCY – osoba kierująca działalnością Ośrodka Szkolenia Kierowców </text:span><text:span text:style-name="T4">„</text:span><text:span text:style-name="T5">FIRST CLASS</text:span><text:span text:style-name="T4">”</text:span><text:span text:style-name="T6">,</text:span><text:span text:style-name="T2"><text:line-break/>odpowiadająca za działalność Ośrodka, całokształt jej funkcjonowania i reprezentację na zewnątrz.</text:span> </text:p>
          <text:p text:style-name="P10"/>
        </text:list-item>
        <text:list-item>
          <text:p text:style-name="P13">KRZYWDZENIE MAŁOLETNIEGO – działanie lub zaniechanie wyczerpujące znamiona czynu zabronionego, karalnego na szkodę dziecka przez jakąkolwiek osobę, w tym pracownika Ośrodka lub spowodowanie zagrożenia dobra dziecka, w tym jego zaniedbywanie. Krzywdzeniem jest:<text:line-break/>a) Przemoc fizyczna – jest to szarpanie, popychanie, bicie, a <text:soft-page-break/>także celowe uszkodzenie ciała, zadawanie bólu lub groźba uszkodzenia ciała. Przemoc fizyczna, poza bólem, powoduje lub może spowodować utratę zdrowia, a nawet zagrażać życiu.</text:p>
          <text:p text:style-name="P13"><text:line-break/>b) Przemoc emocjonalna – to powtarzające się poniżanie, upokarzanie i ośmieszanie dziecka, nieustanna krytyka, wykorzystywanie dziecka w konflikcie osób dorosłych, manipulowanie nim, brak odpowiedniego wsparcia, stawianie dziecku wymagań i oczekiwań, którym nie jest ono w stanie sprostać.</text:p>
          <text:p text:style-name="P13"><text:line-break/>c) Przemoc seksualna – to angażowanie dziecka w aktywność seksualną przez osobę dorosłą. Wykorzystywanie seksualne odnosi się do zachowań z kontaktem fizycznym (np. dotykanie dziecka, współżycie, inne czynności seksualne z dzieckiem) oraz zachowania bez kontaktu fizycznego (np. pokazywanie dziecku ma­teriałów pornograficznych, podglądanie, ekshibicjonizm).</text:p>
          <text:p text:style-name="P13"><text:line-break/>d) Przemoc ekonomiczna i zaniedbywanie – to niezaspokajanie podstawowych potrzeb materialnych i emocjonal­nych Małoletniego przez rodzica lub opiekuna prawnego, niezapewnienie mu odpowiedniego jedzenia, ubrań, schronienia, opieki medycznej, bezpieczeństwa, braku dozoru nad wypełnianiem obowiązku szkolnego.</text:p>
          <text:p text:style-name="P14"><text:span text:style-name="T2"><text:line-break/>e) Cyberprzemoc – to wszelka przemoc z użyciem technologii informacyjnych i komunikacyjnych – komunika­ </text:span><text:soft-page-break/><text:span text:style-name="T2">torów, chatów, stron internetowych, blogów, SMS-ów, MMS-ów.</text:span> </text:p>
          <text:p text:style-name="P12"/>
        </text:list-item>
        <text:list-item>
          <text:p text:style-name="P12"><text:span text:style-name="T2">OPIEKUN MAŁOLETNIEGO – osoba uprawniona do reprezentacji dziecka, w szczególności jego rodzic lub opiekun prawny, albo inna osoba uprawniona do reprezentacji na podstawie przepisów szczególnych lub orzeczenia sądu (w tym: rodzina zastępcza).</text:span> </text:p>
          <text:p text:style-name="P12"/>
        </text:list-item>
        <text:list-item>
          <text:p text:style-name="P12"><text:span text:style-name="T2">OSOBA ODPOWIEDZIALNA ZA POLITYKĘ OCHRONY MAŁOLETNICH – pracownik wyznaczony przez Zarządzającego, który sprawuje nadzór nad realizacją Polityki Ochrony Małoletnich w Ośrodku.</text:span> </text:p>
          <text:p text:style-name="P12"/>
        </text:list-item>
        <text:list-item>
          <text:p text:style-name="P15"><text:span text:style-name="T2">PERSONEL – wszystkie osoby zatrudnione na podstawie umowy o pracę, umowy cywilno-prawne, umowy o współpracę, a także osoby podejmujące obowiązki na zasadach wolontariatu, trenerzy, animatorzy, praktykanci, stażyści.</text:span> </text:p>
        </text:list-item>
      </text:list>
      <text:h text:style-name="P3" text:outline-level="3">IV. ZASADY BEZPIECZNEJ REKRUTACJI PERSONELU BEZPOŚREDNIO DOPUSZCZONEGO DO DZIAŁALNOŚCI ZWIĄZANEJ Z PRACĄ Z MAŁOLETNIMI.</text:h>
      <text:list text:style-name="L4">
        <text:list-item>
          <text:p text:style-name="P16"><text:span text:style-name="T2">Ośrodek zapewnia wykonywanie prac z Małoletnimi przez Personel o najwyższych kwalifikacjach i zwery</text:span><text:span text:style-name="T3">f</text:span><text:span text:style-name="T2">ikowany zgodnie z wymogami ustawy o przeciwdziałaniu zagrożeniom przestępczością na tle seksualnym i ochronie małoletnich.</text:span> </text:p>
          <text:p text:style-name="P16"/>
        </text:list-item>
        <text:list-item>
          <text:p text:style-name="P16"><text:span text:style-name="T2">Personel dopuszczany do pracy z małoletnimi jest weryfikowany w zakresie karalności w myśl uregulowań </text:span><text:soft-page-break/><text:span text:style-name="T2">zawartych w art. 21 ustawy o przeciwdziałaniu zagrożeniom przestępczością na tle seksualnym i ochronie małoletnich.</text:span> </text:p>
          <text:p text:style-name="P16"/>
        </text:list-item>
        <text:list-item>
          <text:p text:style-name="P16"><text:span text:style-name="T2">Weryfikacja Personelu zatrudnionego w Ośrodku w oparciu o umowę odbywa się przy podpisaniu umowy o pracę, a następnie jest weryfikowana do 30 stycznia kolejnego roku.</text:span> </text:p>
          <text:p text:style-name="P16"/>
        </text:list-item>
        <text:list-item>
          <text:p text:style-name="P17"><text:span text:style-name="T2">Weryfikacja Personelu nawiązującego współpracę z Ośrodkiem w oparciu o umowę cywilnoprawną, o staż lub wolontariat, odbywa się przed podpisaniem każdej kolejnej umowy.</text:span> </text:p>
        </text:list-item>
      </text:list>
      <text:h text:style-name="P3" text:outline-level="3">V. STANDARDY BEZPIECZNYCH RELACJI PERSONELU OŚRODKA Z MAŁOLETNIMI.</text:h>
      <text:list text:style-name="L5">
        <text:list-item>
          <text:p text:style-name="P18"><text:span text:style-name="T2">Podstawową zasadą, która leży u podstaw wszystkich czynności podejmowanych przez personel Ośrodka jest działanie w interesie Małoletniego.</text:span> </text:p>
          <text:p text:style-name="P18"/>
        </text:list-item>
        <text:list-item>
          <text:p text:style-name="P19"><text:span text:style-name="T2">Standardy bezpiecznych relacji Personelu z Małoletnimi obowiązują wszystkich pracowników, stażystów i wo­lontariuszy.</text:span>  </text:p>
        </text:list-item>
      </text:list>
      <text:list text:style-name="L6">
        <text:list-item>
          <text:p text:style-name="P20"><text:span text:style-name="T2">Personel Ośrodka zobowiązany jest do utrzymywania profesjonalnej relacji z Małoletnimi oraz każdorazo</text:span><text:span text:style-name="T3">w</text:span><text:span text:style-name="T2">ego rozważenia, czy jego reakcja, komunikat bądź działanie wobec dziecka są odpowiednie do sytuacji, bezpieczne, uzasadnione i sprawiedliwe również w odniesieniu do innych dzieci.</text:span> </text:p>
          <text:p text:style-name="P20"/>
        </text:list-item>
        <text:list-item>
          <text:p text:style-name="P21">Personel Ośrodka w kontakcie z Małoletnimi:<text:line-break/>a) Zachowuje cierpliwość i odnosi się do nich z szacunkiem.</text:p>
          <text:p text:style-name="P21"><text:soft-page-break/><text:line-break/>b) Z uwagą wysłuchuje dzieci i stara się udzielać im odpowiedzi adekwatnej do zaistniałej sytuacji i wieku.</text:p>
          <text:p text:style-name="P21"><text:line-break/>c) Nie lekceważy, nie upokarza, nie zawstydza i nie obraża dziecka.</text:p>
          <text:p text:style-name="P21"><text:line-break/>d) Nie używa podniesionego głosu, chyba że wymaga tego sytuacja niebezpieczna i podniesiony głos stanowi ostrzeżenie przed niebezpieczeństwem.</text:p>
          <text:p text:style-name="P20"><text:span text:style-name="T2"><text:line-break/>e) Nie ujawnia drażliwych informacji o dziecku osobom do tego nieuprawnionym.</text:span> </text:p>
          <text:p text:style-name="P22"/>
        </text:list-item>
        <text:list-item>
          <text:p text:style-name="P21">W stosunku do MAŁOLETNICH O SPECJALNYCH POTRZEBACH EDUKACYJNYCH Personel Ośrodka:<text:line-break/>a) Postępuje z najwyższym wyczuciem, z dbałością o ich wrażliwość.</text:p>
          <text:p text:style-name="P21"><text:line-break/>b) Przeciwdziała ośmieszaniu ich, dyskryminacji i przemocy w każdej formie.</text:p>
          <text:p text:style-name="P21"><text:line-break/>e) Identyfikuje sytuacje i zagrożenia, które zagrażałyby ich bezpieczeństwu, prywatności i intymności.</text:p>
          <text:p text:style-name="P20"><text:span text:style-name="T2"><text:line-break/>f) Identyfikuje problemy samoobsługowe tych Małoletnich i za ich zgodą, oraz zgodą opiekunów małoletnie</text:span><text:span text:style-name="T3">g</text:span><text:span text:style-name="T2">o, pomagają w ich rozwiązaniu.</text:span> </text:p>
          <text:p text:style-name="P22"/>
        </text:list-item>
        <text:list-item>
          <text:p text:style-name="P21">Zabronione są wszelkie formy Krzywdzenia Małoletniego w tym w szczególności:<text:line-break/><text:soft-page-break/>a) Personelowi Ośrodka nie wolno w obecności Małoletnich niestosownie żartować, używać wulgaryzmów, wykonywać obraźliwych gestów, wypowiadać treści o zabarwieniu seksualnym.</text:p>
          <text:p text:style-name="P21"><text:line-break/>b) Personelowi Ośrodka nie wolno wykorzystywać przewagi fizycznej ani stosować gróźb.</text:p>
          <text:p text:style-name="P21"><text:line-break/>c) Personelowi Ośrodka bezwzględnie zabrania się nawiązywania relacji seksualnych z małoletnimi, skła­dania im propozycji o charakterze seksualnym i pornograficznym, w tym również udostępniania takich treści, częstowania i proponowania Małoletnim alkoholu, wyrobów tytoniowych i napojów zabronionych w sprzedaży dzieciom.</text:p>
          <text:p text:style-name="P21"><text:line-break/>d) Każde nacechowane przemocą zachowanie wobec Małoletniego jest niedozwolone.</text:p>
          <text:p text:style-name="P20"><text:span text:style-name="T2"><text:line-break/>e) Personelowi nie wolno dotykać Małoletniego w sposób, który mógłby zostać nieprawidłowo zinterpre</text:span><text:span text:style-name="T3">t</text:span><text:span text:style-name="T2">owany. W sytuacji, gdy dotyk jest niezbędny z uwagi na charakter zajęć lub wykonywanych czynności Personel winien uprzedzić o tym i uzyskać zgodę.</text:span> </text:p>
          <text:p text:style-name="P20"/>
        </text:list-item>
        <text:list-item>
          <text:p text:style-name="P22"><text:span text:style-name="T2">Personel Ośrodka zobowiązany jest do równego traktowania Małoletnich, niezależnie od ich płci, wyznania, pochodzenia etnicznego czy też niepełnosprawności.</text:span> </text:p>
          <text:p text:style-name="P22"/>
        </text:list-item>
        <text:list-item>
          <text:p text:style-name="P22"><text:span text:style-name="T2">Personel zobowiązany jest do zapewnienia Małoletnich, że w sytuacji, kiedy poczują się niekomfortowo otrzymają stosowną pomoc, zgodną z instrukcją jej udzielania.</text:span> </text:p>
          <text:p text:style-name="P22"><text:soft-page-break/></text:p>
        </text:list-item>
        <text:list-item>
          <text:p text:style-name="P22"><text:span text:style-name="T2">W przypadku, kiedy Personelowi zauważy niepokojące zachowanie lub sytuację, zobowiązany jest postęp</text:span><text:span text:style-name="T3">ow</text:span><text:span text:style-name="T2">ać zgodnie z instrukcją postępowania, obligatoryjnie w przypadku delikatnych spraw, gdzie jest podejrzenie o nieprzestrzeganiu Standardów do poinformowania Zarządzającego i Osobę Odpowiedzialną za politykę ochrony małoletnich.</text:span></text:p>
          <text:p text:style-name="P23"/>
        </text:list-item>
        <text:list-item>
          <text:p text:style-name="P22"><text:span text:style-name="T2">Członek Personelu, który ma świadomość, iż dziecko doznało jakiejś krzywdy, zobowiązany jest do zachowa­ nia szczególnej ostrożności w kontaktach z nim, wykazując zrozumienie i wyczucie.</text:span> </text:p>
          <text:p text:style-name="P22"/>
        </text:list-item>
        <text:list-item>
          <text:p text:style-name="P24"><text:span text:style-name="T2">Personel Ośrodka nie powinien dopuszczać do sytuacji, w której pozostaje sam na sam z Małoletnim, z wyjąt</text:span><text:span text:style-name="T3">k</text:span><text:span text:style-name="T2">iem sytuacji, gdy pozostawienie Małoletniego samego w pomieszczeniu mogłoby w istotny sposób zagrozić jego dobru, w szczególności zdrowiu lub życiu. W miarę możliwości należy zapewnić obecność innej osoby dorosłej lub nadzór kamer monitoringu.</text:span>  </text:p>
        </text:list-item>
      </text:list>
      <text:h text:style-name="P3" text:outline-level="3">VI. ZASADY KORZYSTANIA Z URZĄDZEŃ ELEKTRONICZNYCH Z DOSTĘPEM DO SIECI INTERNET I OCHRONY MAŁOLETNICH PRZED TREŚCIAMI SZKODLIWYMI I ZAGROŻENIAMI W SIECI INTERNET</text:h>
      <text:list text:style-name="L7">
        <text:list-item>
          <text:p text:style-name="P25"><text:span text:style-name="T2">Ośrodek nie udostępnia Małoletnim dostępu do sieci Internet.</text:span> </text:p>
          <text:p text:style-name="P25"/>
        </text:list-item>
        <text:list-item>
          <text:p text:style-name="P26"><text:span text:style-name="T2">Odpowiedzialność za korzystanie przez Małoletnich z prywatnego Internetu mobilnego ponoszą Opiekuno­wie Małoletnich.</text:span> </text:p>
        </text:list-item>
      </text:list>
      <text:h text:style-name="P3" text:outline-level="3"><text:soft-page-break/>VII. ZASADY OCHRONY WIZERUNKU I DANYCH OSOBOWYCH MAŁOLETNIEGO</text:h>
      <text:list text:style-name="L8">
        <text:list-item>
          <text:p text:style-name="P27"><text:span text:style-name="T2">Ośrodek zachowuje najwyższe standardy ochrony danych osobowych Małoletnich zgodnie z obowiązującymi przepisami prawa.</text:span> </text:p>
          <text:p text:style-name="P27"/>
        </text:list-item>
        <text:list-item>
          <text:p text:style-name="P27"><text:span text:style-name="T2">Ośrodek w wykonaniu przepisów prawa dotyczących prawa do prywatności Małoletniego i ochrony jego dóbr osobistych, zapewnia ochronę wizerunku oraz danych osobowych.</text:span> </text:p>
          <text:p text:style-name="P27"/>
        </text:list-item>
        <text:list-item>
          <text:p text:style-name="P27"><text:span text:style-name="T2">Personel nie może utrwalać wizerunku i głosu Małoletniego dla potrzeb prywatnych lub na prywatnym sprzę</text:span><text:span text:style-name="T3">c</text:span><text:span text:style-name="T2">ie służącym utrwalaniu dźwięku i obrazu.</text:span> </text:p>
          <text:p text:style-name="P27"/>
        </text:list-item>
        <text:list-item>
          <text:p text:style-name="P27"><text:span text:style-name="T2">Utrwalanie wizerunku Małoletniego jest możliwe wyłącznie za zgodą opiekuna małoletniego, udzielanej w formie pisemnej. Personel jest zobowiązany każdorazowo do poinformowania opiekuna małoletniego oraz Małoletniego o celu utrwalenia wizerunku.</text:span> </text:p>
        </text:list-item>
        <text:list-item>
          <text:p text:style-name="P27"><text:span text:style-name="T2">Małoletni który ukończył 13 rok życia, ma prawo wyrazić swój sprzeciw przeciwko utrwalaniu jego wizerunku i przed utrwaleniem powinien wyrazić zgodę.</text:span> </text:p>
          <text:p text:style-name="P27"/>
        </text:list-item>
        <text:list-item>
          <text:p text:style-name="P27"><text:span text:style-name="T2">Zgoda na utrwalanie i publikację wizerunku może być w każdym czasie cofnięta.</text:span> </text:p>
          <text:p text:style-name="P27"/>
        </text:list-item>
        <text:list-item>
          <text:p text:style-name="P28"><text:span text:style-name="T2">Personel nie może ujawniać informacji wrażliwych dotyczących Małoletniego osobom nieuprawnionym, w tym informacji zawierających jego dane osobowe, zawierających informacje o jego sytuacji rodzinnej, eko­nomicznej, opiekuńczej i prawnej, a także zdrowiu.</text:span> </text:p>
        </text:list-item>
      </text:list>
      <text:h text:style-name="P3" text:outline-level="3"><text:soft-page-break/>VIII. PROCEDURA REAGOWANIA W SYTUACJI PODEJRZENIA ZAGROŻENIA DOBRA MAŁOLETNIEGO ZNAJDUJĄCEGO SIĘ NA TERENIE OŚRODKA</text:h>
      <text:list text:style-name="L9">
        <text:list-item>
          <text:p text:style-name="P29"><text:span text:style-name="T2">W sytuacji zaistnienia podejrzenia zagrożenia dobra Małoletniego znajdującego się na terenie Ośrodka Per­sonel jest zobowiązany do adekwatnej reakcji i podjęcia działań.</text:span> </text:p>
          <text:p text:style-name="P29"/>
        </text:list-item>
        <text:list-item>
          <text:p text:style-name="P29"><text:span text:style-name="T2">Przypadki, gdy Personel Ośrodka zaobserwował zdarzenie, w którym Małoletni doznał krzywdy, ślady wska­zujące na krzywdzenie Małoletniego, a także gdy Małoletni sam poinformował o krzywdzeniu – uzasadniają podjęcie adekwatnej reakcji.</text:span> </text:p>
          <text:p text:style-name="P29"/>
        </text:list-item>
        <text:list-item>
          <text:p text:style-name="P29"><text:span text:style-name="T2">Jeżeli Małoletni doznaje bezpośredniego krzywdzenia (jest bity, szarpany, wyzywany) Personel winien zapew</text:span><text:span text:style-name="T3">n</text:span><text:span text:style-name="T2">ić mu bezpieczeństwo, umieścić w osobnym pomieszczeniu pod opieką osoby dorosłej, powiadomić Osobę odpowiedzialną za politykę ochrony małoletnich, Zarządzającego i Policję.</text:span> </text:p>
        </text:list-item>
        <text:list-item>
          <text:p text:style-name="P29"><text:span text:style-name="T2">Jeżeli Personel Ośrodka zaobserwował ślady wskazujące na krzywdzenie Małoletniego, powinien się upewnić czy Małoletniemu nie zagraża bezpośrednie niebezpieczeństwo i powiadomić Osobę odpowiedzialną za politykę ochrony małoletnich oraz Zarządzającego.</text:span> </text:p>
          <text:p text:style-name="P29"/>
        </text:list-item>
        <text:list-item>
          <text:p text:style-name="P29"><text:span text:style-name="T2">Jeżeli do Personelu Ośrodka zwrócił się Małoletni i poinformował o doznawanym krzywdzeniu, ten winien zapewnić mu bezpieczeństwo, i powiadomić Osobę odpowiedzialną za politykę ochrony małoletnich oraz Zarządzającego.</text:span> </text:p>
          <text:p text:style-name="P29"/>
        </text:list-item>
        <text:list-item>
          <text:p text:style-name="P29"><text:span text:style-name="T2">Działania, o których mowa w ust. 1, powinny polegać na natychmiastowym powiadomieniu o zaistniałej sytuacji </text:span><text:soft-page-break/><text:span text:style-name="T2">Zarządzającego, a jeśli to nie będzie możliwe lub mogłoby spowodować zbędne opóźnienie, na po­wiadomieniu przełożonego lub policji.</text:span> </text:p>
          <text:p text:style-name="P29"/>
        </text:list-item>
        <text:list-item>
          <text:p text:style-name="P29"><text:span text:style-name="T2">Działania członka Personelu nie powinny zagrażać bezpieczeństwu jego samego, Małoletniego, ani też osób postronnych i winny pozostawać w granicach prawa, w szczególności stosować się do zasad regulujących kwestię obrony koniecznej lub tzw. zatrzymania obywatelskiego.</text:span> </text:p>
          <text:p text:style-name="P29"/>
        </text:list-item>
        <text:list-item>
          <text:p text:style-name="P29"><text:span text:style-name="T2">Osoba odpowiedzialna za politykę ochrony małoletnich i/lub Zarządzający, która otrzymała informację o krzywdzeniu Małoletniego, winna udzielić Personelowi, który przekazała tą informację, wszelkiego wspar­cia, zweryfikować stan faktyczny i podjąć decyzję o ewentualnym wezwaniu Policji, złożeniu zawiadomienia o przestępstwie lub poinformowaniu Sądu Opiekuńczego.</text:span> </text:p>
        </text:list-item>
        <text:list-item>
          <text:p text:style-name="P29"><text:span text:style-name="T2">Osoba odpowiedzialna za politykę ochrony małoletnich sporządza i przechowuje dokumentację dotyczącą zdarzenia na którą składają się notatki ze zdarzenia i kopie dokumentów.</text:span> </text:p>
          <text:p text:style-name="P29"/>
        </text:list-item>
        <text:list-item>
          <text:p text:style-name="P29"><text:span text:style-name="T2"><text:s/>Osoba odpowiedzialną za politykę ochrony małoletnich, co najmniej raz na dwa lata dokonuje ewaluacji przy</text:span><text:span text:style-name="T3">j</text:span><text:span text:style-name="T2">ętych standardów i procedur, a jeśli zachodzi potrzeba ich poprawy to nanosi stosowne zmiany.</text:span> </text:p>
          <text:p text:style-name="P29"/>
        </text:list-item>
        <text:list-item>
          <text:p text:style-name="P30"><text:span text:style-name="T2"><text:s/>Standardy podlegają udostępnieniu w biurze Ośrodka.</text:span></text:p>
          <text:p text:style-name="P31">Standardy wchodzą w życie z dniem <text:span text:style-name="T8">15.02.2024r</text:span>.</text:p>
        </text:list-item>
      </text:list>
      <text:p text:style-name="P32"><text:span text:style-name="Strong_20_Emphasis">Osoba odpowiedzialna za politykę ochrony osób małoletnich – </text:span><text:span text:style-name="Strong_20_Emphasis"><text:span text:style-name="T1">RAFAŁ ZNÓJ</text:span></text:span></text:p>
      <text:p text:style-name="P32"><text:span text:style-name="Strong_20_Emphasis">tel. </text:span><text:span text:style-name="Strong_20_Emphasis"><text:span text:style-name="T1">517-410-810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, 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Numbering_20_Symbols" style:display-name="Numbering Symbols" style:family="text">
      <style:text-properties fo:font-size="16pt" style:font-size-asian="14pt" style:font-size-complex="16pt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1-27T14:59:27.735782900</meta:creation-date>
    <dc:date>2026-04-13T15:28:09.785651600</dc:date>
    <meta:editing-duration>PT21M15S</meta:editing-duration>
    <meta:editing-cycles>7</meta:editing-cycles>
    <meta:generator>LibreOffice/26.2.1.2$Windows_X86_64 LibreOffice_project/620$Build-2</meta:generator>
    <meta:document-statistic meta:table-count="0" meta:image-count="0" meta:object-count="0" meta:page-count="12" meta:paragraph-count="82" meta:word-count="1822" meta:character-count="14255" meta:non-whitespace-character-count="12477"/>
  </office:meta>
</office:document-meta>
</file>